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ые-занятия-по-играм-на-гитаре-проведут-для-подростков-в-отрадном"/>Бесплатные занятия по играм на гитаре проведут для подростков в Отрадном<text:bookmark-end text:name="бесплатные-занятия-по-играм-на-гитаре-проведут-для-подростков-в-отрадном"/></text:h>
      <text:p text:style-name="First_20_paragraph">28.05.2025</text:p>
      <text:p text:style-name="Text_20_body"><text:span text:style-name="T1">28.05.2025. В четверг, 29 мая в 14:00 в семейном центре «Диалог» для детей и подростков от 12 до 17 лет проведут бесплатные уроки по игре на гитаре «Поверь в себя». Об этом сообщили организаторы мероприятия.</text:span></text:p>
      <text:p text:style-name="Text_20_body">«Участников занятий ждут обучение базовым навыкам игры на гитаре, выступления перед аудиторией и новые знакомства. Под руководством педагога, они освоят аккорды, ритмы и техники игры, что поможет самовыражению через музыку. Мероприятие направлено на развитие музыкальных способностей и укрепления самооценки», − рассказали в семейном центре.</text:p>
      <text:p text:style-name="Text_20_body">Записаться можно по телефону: 8 (499) 745-68-93. Мероприятие пройдет по адресу: ул. Каргопольская, д. 11, корп. 2.</text:p>
      <text:p text:style-name="Text_20_body"><text:line-break/></text:p>
      <text:p text:style-name="Text_20_body">Адрес страницы: <text:a xlink:type="simple" xlink:href="http://otradnoe.mos.ru/presscenter/news/detail/12993813.html" office:name=""><text:span text:style-name="Definition">http://otradnoe.mos.ru/presscenter/news/detail/12993813.html</text:span></text:a></text:p>
      <text:p text:style-name="Text_20_body"><text:a xlink:type="simple" xlink:href="http://otradnoe.mos.ru" office:name=""><text:span text:style-name="Definition">Управа района Отр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8T06:44:08Z</meta:creation-date>
    <dc:date>2025-05-28T06:44:08Z</dc:date>
  </office:meta>
</office:document-meta>
</file>